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voor het realiseren van een muurdoorbraak op het perceel Maasstraat 11, 3812 HS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realiseren van een muurdoorbraak op het perceel Maasstraat 11, 3812 HS Amersfoort</text:span>
          </text:p>
            <text:p text:style-name="common-al">De Gemeente Amersfoort heeft op 19-08-2026 een aanvraag voor een omgevingsvergunning ontvangen voor het realiseren van een muurdoorbraak op het perceel Maasstraat 11, 3812 HS Amersfoort, met kenmerk CLZ-00039634<text:span text:style-name="nadrukvet">.</text:span>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waarschijnlijk voor 14-10-2026 een besluit. Als de vergunning wordt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U kunt nu alvast de aanvraag van de vergunning bekijken en hierover vragen stellen. Hiervoor kunt u bellen met de gemeente. Dit kan via het telefoonnummer 14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168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8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9634</meta:user-defined>
    <dc:language>nl</dc:language>
    <meta:user-defined meta:name="OVERHEIDop.locatietype/OVERHEIDop.gebiedsmarkering">Punt</meta:user-defined>
    <meta:user-defined meta:name="DC.title">Ontvangen aanvraag omgevingsvergunning voor het realiseren van een muurdoorbraak op het perceel Maasstraat 11, 3812 HS Amersfoo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85</meta:user-defined>
    <meta:user-defined meta:name="OVERHEIDop.GmbID/DC.identifier">gmb-2026-401685</meta:user-defined>
    <meta:user-defined meta:name="OVERHEIDop.versieInformatie"/>
  </office:meta>
</office:document-meta>
</file>