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De Molen/Standerdmolen, verleende standplaatsvergunning kerstbomenverkoop</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standplaatsvergunning verleend. De gemeente geeft hiermee toestemming van 27 november tot en met 20 december 2026 van 08.00 tot 21.00 uur voor de kerstbomenverkoop op de kruising De Molen/Standerdmolen in Houten. </text:p>
            <text:p text:style-name="common-al">De verzenddatum van het besluit Algemene Plaatselijke Verordening is 17 augustus 2026 en ligt vanaf de dag na de verzenddatum zes weken in het gemeentehuis ter inzage en is die dag in werking getreden; zie voor aantekenen van bezwaar en schorsen van de werking onder Bezwaar en Voorlopige voorziening.</text:p>
            <text:p text:style-name="common-al">
            <text:span text:style-name="nadrukvet">Bezwaar</text:span>
          </text:p>
            <text:p text:style-name="common-al">Belanghebbenden kunnen tot en met zes weken na de verzenddatum (digitaal) bezwaar tegen een besluit aantekenen bij het college van burgemeester en wethouders; dat schorst niet de werking van dat besluit.</text:p>
            <text:p text:style-name="common-al">
            <text:span text:style-name="nadrukvet">Voorlopige voorziening</text:span>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span text:style-name="nadrukvet">Inhoud bezwaar en voorlopige voorziening</text:span>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span text:style-name="nadrukvet">Meer informatie</text:span>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last-al">Hier kunt u ook digitaal een bezwaarschrift indien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4016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Vlak</meta:user-defined>
    <meta:user-defined meta:name="DC.title">Houten, De Molen/Standerdmolen, verleende standplaatsvergunning kerstbomenverkoop</meta:user-defined>
    <meta:user-defined meta:name="DCTERMS.W3CDTF/DCTERMS.available">2026-08-26</meta:user-defined>
    <meta:user-defined meta:name="DCTERMS.W3CDTF/OVERHEIDop.jaargang">2026</meta:user-defined>
    <meta:user-defined meta:name="OVERHEIDop.publicationIssue">401682</meta:user-defined>
    <meta:user-defined meta:name="OVERHEIDop.GmbID/DC.identifier">gmb-2026-401682</meta:user-defined>
    <meta:user-defined meta:name="OVERHEIDop.versieInformatie"/>
  </office:meta>
</office:document-meta>
</file>