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Zuideinde 133, 1541 CC Koog aan de Zaan - het realiseren van een uitweg tbv parkeren op eigen terr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7022 - het realiseren van een uitweg tbv parkeren op eigen terreinop de locatie Zuideinde 133, 1541 CC Koog aan de Zaan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16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2026057022</meta:user-defined>
    <dc:language>nl</dc:language>
    <meta:user-defined meta:name="OVERHEIDop.locatietype/OVERHEIDop.gebiedsmarkering">Punt</meta:user-defined>
    <meta:user-defined meta:name="DC.title">Verlenging beslistermijn omgevingsvergunning - Zuideinde 133, 1541 CC Koog aan de Zaan - het realiseren van een uitweg tbv parkeren op eigen terrei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73</meta:user-defined>
    <meta:user-defined meta:name="OVERHEIDop.GmbID/DC.identifier">gmb-2026-401673</meta:user-defined>
    <meta:user-defined meta:name="OVERHEIDop.versieInformatie"/>
  </office:meta>
</office:document-meta>
</file>