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LIDWINAVELD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Lidwinaveld Vught, Pasar Gembira van 5-9-2026 tot en met 6-9-2026, Z26 - 311800</text:p>
            <text:p text:style-name="al"/>
            <text:p text:style-name="tussenkopcur">De aanvraag voor de vergunning is ingekomen 19 augustus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16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Vlak</meta:user-defined>
    <meta:user-defined meta:name="DC.title">GEMEENTE VUGHT –INGEKOMEN AANVRAAG EVENEMENTENVERGUNNING –LIDWINAVELD,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8</meta:user-defined>
    <meta:user-defined meta:name="OVERHEIDop.GmbID/DC.identifier">gmb-2026-401668</meta:user-defined>
    <meta:user-defined meta:name="OVERHEIDop.versieInformatie"/>
  </office:meta>
</office:document-meta>
</file>