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ambertus Zijlplein 70 1067J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plaatsen van balkonbeglazing Lambertus Zijlplein 70</text:p>
            <text:p text:style-name="common-al">Besluit: verleend</text:p>
            <text:p text:style-name="common-al">Besluit verzonden op: 22-08-2026</text:p>
            <text:p text:style-name="common-al">Zaakadres: Lambertus Zijlplein 70 1067JS Amsterdam</text:p>
            <text:p text:style-name="common-al">Zaaknummer: Z2026-027676</text:p>
            <text:p text:style-name="common-al">DSO-nummer: 202606240014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27676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66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676</meta:user-defined>
    <meta:user-defined meta:name="DCTERMS.abstract">Het plaatsen van balkonbeglazing Lambertus Zijlplein 70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Lambertus Zijlplein 70 1067JS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63</meta:user-defined>
    <meta:user-defined meta:name="OVERHEIDop.GmbID/DC.identifier">gmb-2026-401663</meta:user-defined>
    <meta:user-defined meta:name="OVERHEIDop.versieInformatie"/>
  </office:meta>
</office:document-meta>
</file>