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Schapershoekpad 1, 4581 PZ Vogelwa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het hoofdgebouw aan weerszijden uitbreiden aan Schapershoekpad 1, 4581 PZ Vogelwaarde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het hoofdgebouw aan weerszijden uitbreiden aan Schapershoekpad 1, 4581 PZ Vogelwaarde.</text:p>
            <text:p text:style-name="common-al">
            
          </text:p>
            <text:p text:style-name="common-al">Ons kenmerk is 06771064851.</text:p>
            <text:p text:style-name="common-al">Verzenddatum is: 24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16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64851</meta:user-defined>
    <meta:user-defined meta:name="DCTERMS.abstract">Toestemming voor 06771064851 het hoofdgebouw aan weerszijden uitbreiden aan Schapershoekpad 1, 4581 PZ Vogelwaarde</meta:user-defined>
    <dc:language>nl</dc:language>
    <meta:user-defined meta:name="OVERHEIDop.locatietype/OVERHEIDop.gebiedsmarkering">Punt</meta:user-defined>
    <meta:user-defined meta:name="DC.title">Definitief besluit omgevingsvergunning, Schapershoekpad 1, 4581 PZ Vogelwaarde</meta:user-defined>
    <meta:user-defined meta:name="OVERHEIDop.datumEindeReactietermijn">2026-10-05</meta:user-defined>
    <meta:user-defined meta:name="OVERHEIDop.terinzageleggingBG">https://www.digitale-inzage.nl/Gemeente%20Hulst/dossier/mMbQpl4pZk2HUD0xof8NJw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1</meta:user-defined>
    <meta:user-defined meta:name="OVERHEIDop.GmbID/DC.identifier">gmb-2026-401661</meta:user-defined>
    <meta:user-defined meta:name="OVERHEIDop.versieInformatie"/>
  </office:meta>
</office:document-meta>
</file>