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Nieuwe Achtergracht 117-4 1018W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aircounit op het dak</text:p>
            <text:p text:style-name="common-al">Besluit: buiten behandeling gesteld</text:p>
            <text:p text:style-name="common-al">Besluit verzonden op: 24-08-2026</text:p>
            <text:p text:style-name="common-al">Zaakadres: Nieuwe Achtergracht 117-4 1018WS Amsterdam</text:p>
            <text:p text:style-name="common-al">Zaaknummer: Z2026-027763</text:p>
            <text:p text:style-name="common-al">DSO-nummer: 202606240084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776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763</meta:user-defined>
    <meta:user-defined meta:name="DCTERMS.abstract">plaatsen van een aircounit op het d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Nieuwe Achtergracht 117-4 1018W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50</meta:user-defined>
    <meta:user-defined meta:name="OVERHEIDop.GmbID/DC.identifier">gmb-2026-401650</meta:user-defined>
    <meta:user-defined meta:name="OVERHEIDop.versieInformatie"/>
  </office:meta>
</office:document-meta>
</file>