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: het aanleggen van een steiger aan de Doetinchemseweg 3, 7007 CA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buiten behandeling gesteld door de gemeente Doetinchem:</text:p>
            <text:p text:style-name="common-al">
            
          </text:p>
            <text:p text:style-name="common-al">Locatie:					Doetinchemseweg 3, 7007 CA Doetinchem</text:p>
            <text:p text:style-name="common-al">Omschrijving:			het aanleggen van een steiger</text:p>
            <text:p text:style-name="common-al">Dossiernummer:		gD2605005093</text:p>
            <text:p text:style-name="common-al">Datum verzending:	21-08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40164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5005093</meta:user-defined>
    <meta:user-defined meta:name="DCTERMS.abstract">Buiten behandeling gestelde aanvraag voor het aanleggen van een steiger aan de Doetinchemseweg 3, 7007 CA Doetinchem</meta:user-defined>
    <dc:language>nl</dc:language>
    <meta:user-defined meta:name="OVERHEIDop.locatietype/OVERHEIDop.gebiedsmarkering">Punt</meta:user-defined>
    <meta:user-defined meta:name="DC.title">Buiten behandeling: het aanleggen van een steiger aan de Doetinchemseweg 3, 7007 CA Doetinch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44</meta:user-defined>
    <meta:user-defined meta:name="OVERHEIDop.GmbID/DC.identifier">gmb-2026-401644</meta:user-defined>
    <meta:user-defined meta:name="OVERHEIDop.versieInformatie"/>
  </office:meta>
</office:document-meta>
</file>