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Huygenfietsbrug thv Provincialeweg en Huygen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Huygenfietsbrug thv Provincialeweg en Huygendijk</text:span>
          </text:p>
            <text:p text:style-name="common-al">
            
          </text:p>
            <text:p text:style-name="common-al">Op 22-08-2026 hebben wij een aanvraag voor een omgevingsvergunning ontvangen voor het vervangen van de fietsbrug, geleidewerken en damwand op de locatie Huygenfietsbrug thv Provincialeweg en Huygendijk. De aanvraag is geregistreerd onder zaaknummer 1275296.</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164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4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4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1275296</meta:user-defined>
    <dc:language>nl</dc:language>
    <meta:user-defined meta:name="OVERHEIDop.locatietype/OVERHEIDop.gebiedsmarkering">Vlak</meta:user-defined>
    <meta:user-defined meta:name="DC.title">Kennisgeving van Aanvraag Omgevingsvergunning Huygenfietsbrug thv Provincialeweg en Huygendijk</meta:user-defined>
    <meta:user-defined meta:name="DCTERMS.W3CDTF/DCTERMS.available">2026-08-26</meta:user-defined>
    <meta:user-defined meta:name="DCTERMS.W3CDTF/OVERHEIDop.jaargang">2026</meta:user-defined>
    <meta:user-defined meta:name="OVERHEIDop.publicationIssue">401642</meta:user-defined>
    <meta:user-defined meta:name="OVERHEIDop.GmbID/DC.identifier">gmb-2026-401642</meta:user-defined>
    <meta:user-defined meta:name="OVERHEIDop.versieInformatie"/>
  </office:meta>
</office:document-meta>
</file>