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aanvraag evenementenvergunning voor sinterklaasintocht Dongen 14 en 15 november 2026 op locatie Wilhelminastraat, Loswal en Looierspl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augustus 2026 is een aanvraag ontvangen voor sinterklaasintocht Dongen 14 en 15 november 2026 op de locatie Wilhelminastraat, Loswal en Looiersplein. De aanvraag is geregistreerd onder zaaknummer Z2026-00001329. De aanvraag betreft de volgende activiteiten: </text:p>
            <text:list text:style-name="id1-3-2-1-1-2">
              <text:list-item text:style-override="id1-3-2-1-1-2-1">
                <text:number>•</text:number>
                <text:p text:style-name="al">Organiseren evenement	</text:p>
              </text:list-item>
            </text:list>
            <text:p text:style-name="common-al">Procedure </text:p>
            <text:p text:style-name="last-al">Nadat de aanvraag is beoordeeld neemt de gemeente een besluit. Dit gebeurt zo snel als mogelijk na ontvangst van de complete aanvraag. Voor meer informatie kunt u contact opnemen via <text:a xlink:href="mailto:vergunningenhandhaving@dongen.nl" xlink:type="simple">vergunningenhandhaving@dongen.nl</text:a> onder vermelding van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016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29</meta:user-defined>
    <meta:user-defined meta:name="DCTERMS.abstract">Wilhelminastraat, Loswal en Looiersplein</meta:user-defined>
    <dc:language>nl</dc:language>
    <meta:user-defined meta:name="OVERHEIDop.locatietype/OVERHEIDop.gebiedsmarkering">Punt</meta:user-defined>
    <meta:user-defined meta:name="DC.title">Ontvangst aanvraag evenementenvergunning voor sinterklaasintocht Dongen 14 en 15 november 2026 op locatie Wilhelminastraat, Loswal en Looiersplei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2</meta:user-defined>
    <meta:user-defined meta:name="OVERHEIDop.GmbID/DC.identifier">gmb-2026-401632</meta:user-defined>
    <meta:user-defined meta:name="OVERHEIDop.versieInformatie"/>
  </office:meta>
</office:document-meta>
</file>