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verschrijden geluidsnormen, 11-9, Nieuwkoop, Dorpsstraat 62 - 't Vliegend P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rpsstraat 62, Nieuwkoop – Op 11 september 2026, van 19.30 tot 01.30 uur de dag daaropvolgend, worden in 't Vligend Paard de geluidsnormen overschreden.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4016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overschrijden geluidsnormen, 11-9, Nieuwkoop, Dorpsstraat 62 - 't Vliegend Paar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26</meta:user-defined>
    <meta:user-defined meta:name="OVERHEIDop.GmbID/DC.identifier">gmb-2026-401626</meta:user-defined>
    <meta:user-defined meta:name="OVERHEIDop.versieInformatie"/>
  </office:meta>
</office:document-meta>
</file>