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24-08-2026</text:p>
            <text:p text:style-name="common-al">Omschrijving: 2x Bedrijfsevenementen en Toxic Trait 2026</text:p>
            <text:p text:style-name="common-al">Locatie: Vlijtseweg 126 B, 7317 AK Apeldoorn</text:p>
            <text:p text:style-name="common-al">Zaaknummer: 02006345772</text:p>
            <text:p text:style-name="common-al">Datum en tijdstip evenement: bedrijfsevenement 8 september 2026 van 16.00 uur tot 19.00 uur</text:p>
            <text:p text:style-name="common-al">												bedrijfsevenement 10 september 2026 van 17.00 uur tot 20.00 uur </text:p>
            <text:p text:style-name="common-al">												Toxic Trait 2026 12 september 2026 van 15.00 uur tot 23.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162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45772</meta:user-defined>
    <dc:language>nl</dc:language>
    <meta:user-defined meta:name="OVERHEIDop.locatietype/OVERHEIDop.gebiedsmarkering">Punt</meta:user-defined>
    <meta:user-defined meta:name="DC.title">Besluit evenementenvergun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24</meta:user-defined>
    <meta:user-defined meta:name="OVERHEIDop.GmbID/DC.identifier">gmb-2026-401624</meta:user-defined>
    <meta:user-defined meta:name="OVERHEIDop.versieInformatie"/>
  </office:meta>
</office:document-meta>
</file>