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Bonaireplein 14-3 1058XB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vervangen van de kozijnen aan de voorgevel</text:p>
            <text:p text:style-name="common-al">Zaakadres: Bonaireplein 14-3 1058XB Amsterdam</text:p>
            <text:p text:style-name="common-al">Datum ontvangst: 08-07-2026</text:p>
            <text:p text:style-name="common-al">Zaaknummer: Z2026-030434</text:p>
            <text:p text:style-name="common-al">DSO-nummer: 2026070801882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162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62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62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0434</meta:user-defined>
    <meta:user-defined meta:name="DCTERMS.abstract">vervangen van de kozijnen aan de voorgevel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Bonaireplein 14-3 1058XB Amsterdam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622</meta:user-defined>
    <meta:user-defined meta:name="OVERHEIDop.GmbID/DC.identifier">gmb-2026-401622</meta:user-defined>
    <meta:user-defined meta:name="OVERHEIDop.versieInformatie"/>
  </office:meta>
</office:document-meta>
</file>