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uitbouw aan de zijgevel van de woning, Lijnbaan 259, 2728AE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bben op 24-08-2026 een besluit verzonden op de aanvraag met zaaknummer 2026-047631 voor het plaatsen van een uitbouw aan de zijgevel van de woning op locatie Lijnbaan 259, 2728AE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16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47631</meta:user-defined>
    <meta:user-defined meta:name="DCTERMS.abstract">het plaatsen van een uitbouw aan de zijgevel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plaatsen van een uitbouw aan de zijgevel van de woning, Lijnbaan 259, 2728AE te Zoeterme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10</meta:user-defined>
    <meta:user-defined meta:name="OVERHEIDop.GmbID/DC.identifier">gmb-2026-401610</meta:user-defined>
    <meta:user-defined meta:name="OVERHEIDop.versieInformatie"/>
  </office:meta>
</office:document-meta>
</file>