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geweigerd Reestraat 12-H 1016D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en van de gevel, het maken van reclame plat op de gevel en het plaatsen van een uithangbord ten behoeve van de winkel</text:p>
            <text:p text:style-name="common-al">Besluit: geweigerd</text:p>
            <text:p text:style-name="common-al">Besluit verzonden op: 20-08-2026</text:p>
            <text:p text:style-name="common-al">Zaakadres: Reestraat 12-H 1016DN Amsterdam</text:p>
            <text:p text:style-name="common-al">Zaaknummer: Z2026-025756</text:p>
            <text:p text:style-name="common-al">DSO-nummer: 202606110149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25756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60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0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0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referentienummer">Z2026-025756</meta:user-defined>
    <meta:user-defined meta:name="DCTERMS.abstract">verven van de gevel, het maken van reclame plat op de gevel en het plaatsen van een uithangbord ten behoeve van de wink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geweigerd Reestraat 12-H 1016DN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607</meta:user-defined>
    <meta:user-defined meta:name="OVERHEIDop.GmbID/DC.identifier">gmb-2026-401607</meta:user-defined>
    <meta:user-defined meta:name="OVERHEIDop.versieInformatie"/>
  </office:meta>
</office:document-meta>
</file>