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elding ontvangen voor Burgemeester J. Zijpweg 12A te Venhuizen (Opslaan van propaan in opslagtanks)</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6 juli 2026 namens Gemeente Drechterland een volledige melding ontvangen van een ontwikkeling aan Burgemeester J. Zijpweg 12A te Venhuizen. Het gaat over het opslaan van propaan in een opslagtank met een inhoud van 12,6 m3. De melding heeft het kenmerk OMG-083405/Z26-0822320.</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en:</text:p>
            <text:list text:style-name="id1-3-2-1-1-4">
              <text:list-item text:style-override="id1-3-2-1-1-4-1">
                <text:number>1.</text:number>
                <text:p text:style-name="al">Opslagtank voor gassen </text:p>
              </text:list-item>
              <text:list-item text:style-override="id1-3-2-1-1-4-2">
                <text:number>2.</text:number>
                <text:p text:style-name="al">Opslaan van propaan of propeen in opslagtanks’ </text:p>
              </text:list-item>
            </text:list>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3405/Z26-0822320)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40160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0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0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Drechterland</meta:user-defined>
    <meta:user-defined meta:name="OVERHEIDop.Rubriek/DC.type">omgevingsmelding</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3405/Z26-0822320</meta:user-defined>
    <dc:language>nl</dc:language>
    <meta:user-defined meta:name="OVERHEIDop.locatietype/OVERHEIDop.gebiedsmarkering">Adres</meta:user-defined>
    <meta:user-defined meta:name="DC.title">Melding ontvangen voor Burgemeester J. Zijpweg 12A te Venhuizen (Opslaan van propaan in opslagtanks)</meta:user-defined>
    <meta:user-defined meta:name="DCTERMS.W3CDTF/DCTERMS.available">2026-08-26</meta:user-defined>
    <meta:user-defined meta:name="DCTERMS.W3CDTF/OVERHEIDop.jaargang">2026</meta:user-defined>
    <meta:user-defined meta:name="OVERHEIDop.publicationIssue">401605</meta:user-defined>
    <meta:user-defined meta:name="OVERHEIDop.GmbID/DC.identifier">gmb-2026-401605</meta:user-defined>
    <meta:user-defined meta:name="OVERHEIDop.versieInformatie"/>
  </office:meta>
</office:document-meta>
</file>