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het prieeltje De Chinese Nachtegaal aan Europalaan 1, 5171 KW Kaatsheuvel, Verzoeklocatie 20260820010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Europalaan 1, 5171 KW Kaatsheuvel, Verzoeklocatie 2026082001019,</text:span> het bouwen van het prieeltje De Chinese Nachtegaal (0809Z2613152 ontvangen 20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5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315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bouwen van het prieeltje De Chinese Nachtegaal aan Europalaan 1, 5171 KW Kaatsheuvel, Verzoeklocatie 202608200101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99</meta:user-defined>
    <meta:user-defined meta:name="OVERHEIDop.GmbID/DC.identifier">gmb-2026-401599</meta:user-defined>
    <meta:user-defined meta:name="OVERHEIDop.versieInformatie"/>
  </office:meta>
</office:document-meta>
</file>