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plaatsen van een vakwerkmast t.b.v. van telecommunicatie Reeuwijkse Hout t.p.v. Reeuwijksehoutwal 1 in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Omgevingsdienst Midden-Holland (ODMH) namens gemeente Bodegraven-Reeuwijk besloten om de beslistermijn van de aanvraag met kenmerk 2026-00016318 voor het plaatsen van een vakwerkmast t.b.v. van telecommunicatie op de locatie Reeuwijkse Hout t.p.v. Reeuwijksehoutwal 1 in Reeuwijk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4015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6318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plaatsen van een vakwerkmast t.b.v. van telecommunicatie Reeuwijkse Hout t.p.v. Reeuwijksehoutwal 1 in Reeuw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97</meta:user-defined>
    <meta:user-defined meta:name="OVERHEIDop.GmbID/DC.identifier">gmb-2026-401597</meta:user-defined>
    <meta:user-defined meta:name="OVERHEIDop.versieInformatie"/>
  </office:meta>
</office:document-meta>
</file>