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een trimsalon voor kleine honden op de locatie Van Doornlaan 34 Vlissingen (18-08-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 </text:p>
            <text:p text:style-name="common-al">Voor een trimsalon voor kleine honden in de schuur op de locatie Van Doornlaan 34 in Vlissingen.</text:p>
            <text:p text:style-name="common-al">Het betreft een verleende omgevingsvergunning voor bouwactiviteit afwijken van omgevingsplan (BOPA)</text:p>
            <text:p text:style-name="common-al">Waarom publiceert de gemeente Vlissingen dit bericht?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 </text:p>
            <text:p text:style-name="common-al">Bezwaar </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4015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voor een trimsalon voor kleine honden op de locatie Van Doornlaan 34 Vlissingen (18-08-2026)</meta:user-defined>
    <meta:user-defined meta:name="DCTERMS.W3CDTF/DCTERMS.available">2026-08-26</meta:user-defined>
    <meta:user-defined meta:name="DCTERMS.W3CDTF/OVERHEIDop.jaargang">2026</meta:user-defined>
    <meta:user-defined meta:name="OVERHEIDop.publicationIssue">401595</meta:user-defined>
    <meta:user-defined meta:name="OVERHEIDop.GmbID/DC.identifier">gmb-2026-401595</meta:user-defined>
    <meta:user-defined meta:name="OVERHEIDop.versieInformatie"/>
  </office:meta>
</office:document-meta>
</file>