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sloopmelding lang Lange Maat 141, 154, 156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ni 2026 heeft de gemeente een melding ontvangen voor Lange Maat 141, 154, 156 Westervoort op locatie Lange Maat 141, 154, 156 Westervoort. De melding is geregistreerd onder zaaknummer Z2026-00001224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4015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estervoor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24</meta:user-defined>
    <meta:user-defined meta:name="DCTERMS.abstract">Betreft: melding op locatie Lange Maat 141, 154, 156 Westervoort</meta:user-defined>
    <dc:language>nl</dc:language>
    <meta:user-defined meta:name="OVERHEIDop.locatietype/OVERHEIDop.gebiedsmarkering">Vlak</meta:user-defined>
    <meta:user-defined meta:name="DC.title">Kennisgeving ontvangst melding sloopmelding lang Lange Maat 141, 154, 156 Westerv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92</meta:user-defined>
    <meta:user-defined meta:name="OVERHEIDop.GmbID/DC.identifier">gmb-2026-401592</meta:user-defined>
    <meta:user-defined meta:name="OVERHEIDop.versieInformatie"/>
  </office:meta>
</office:document-meta>
</file>