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cheepsbouwkade 6 1033W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interne verbouwing ten behoeve van cultuurhuis Stichting Sexyland</text:p>
            <text:p text:style-name="common-al">Zaakadres: Scheepsbouwkade 6 1033WM Amsterdam</text:p>
            <text:p text:style-name="common-al">Datum ontvangst: 30-06-2026</text:p>
            <text:p text:style-name="common-al">Zaaknummer: Z2026-028833</text:p>
            <text:p text:style-name="common-al">DSO-nummer: 202606300220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159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9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9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8833</meta:user-defined>
    <meta:user-defined meta:name="DCTERMS.abstract">interne verbouwing ten behoeve van cultuurhuis Stichting Sexyla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Scheepsbouwkade 6 1033WM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590</meta:user-defined>
    <meta:user-defined meta:name="OVERHEIDop.GmbID/DC.identifier">gmb-2026-401590</meta:user-defined>
    <meta:user-defined meta:name="OVERHEIDop.versieInformatie"/>
  </office:meta>
</office:document-meta>
</file>