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Vinkensteynstraat 31, 2562 TL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van de achtertuin van het pand Vinkensteynstraat 31 door het plaatsen van een volière (legalisatie)</text:p>
            <text:p text:style-name="common-al"/>
            <text:p text:style-name="common-al">Ons kenmerk: VTH2026-67541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Vinkensteynstraat 31, 2562 TL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24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158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8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8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541</meta:user-defined>
    <meta:user-defined meta:name="DCTERMS.abstract">het veranderen van de achtertuin van het pand Vinkensteynstraat 31 door het plaatsen van een volière (legalisatie)</meta:user-defined>
    <dc:language>nl</dc:language>
    <meta:user-defined meta:name="OVERHEIDop.locatietype/OVERHEIDop.gebiedsmarkering">Punt</meta:user-defined>
    <meta:user-defined meta:name="DC.title">Omgevingsvergunning - Aangevraagd, Vinkensteynstraat 31, 2562 TL 's-Gravenhag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84</meta:user-defined>
    <meta:user-defined meta:name="OVERHEIDop.GmbID/DC.identifier">gmb-2026-401584</meta:user-defined>
    <meta:user-defined meta:name="OVERHEIDop.versieInformatie"/>
  </office:meta>
</office:document-meta>
</file>