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Nieuwezijds Kolk 31 1012P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soleren van het dak en het plaatsen van achterzetbeglazing achter alle gevelkozijnen van het gebouw</text:p>
            <text:p text:style-name="common-al">Besluit: verleend</text:p>
            <text:p text:style-name="common-al">Besluit verzonden op: 20-08-2026</text:p>
            <text:p text:style-name="common-al">Zaakadres: Nieuwezijds Kolk 31 1012PV Amsterdam</text:p>
            <text:p text:style-name="common-al">Zaaknummer: Z2026-030171</text:p>
            <text:p text:style-name="common-al">DSO-nummer: 202607080079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30171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5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171</meta:user-defined>
    <meta:user-defined meta:name="DCTERMS.abstract">isoleren van het dak en het plaatsen van achterzetbeglazing achter alle gevelkozijnen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verleend Nieuwezijds Kolk 31 1012PV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83</meta:user-defined>
    <meta:user-defined meta:name="OVERHEIDop.GmbID/DC.identifier">gmb-2026-401583</meta:user-defined>
    <meta:user-defined meta:name="OVERHEIDop.versieInformatie"/>
  </office:meta>
</office:document-meta>
</file>