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één cameramast op de locatie Ampèrestraat, thv. Wattstraat te Dordrecht zaaknummer 900369881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één cameramast op de locatie Ampèrestraat, thv. Wattstraat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6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158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8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8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één cameramast op de locatie Ampèrestraat, thv. Wattstraat te Dordrecht zaaknummer 9003698815</meta:user-defined>
    <meta:user-defined meta:name="DCTERMS.W3CDTF/DCTERMS.available">2026-08-26</meta:user-defined>
    <meta:user-defined meta:name="DCTERMS.W3CDTF/OVERHEIDop.jaargang">2026</meta:user-defined>
    <meta:user-defined meta:name="OVERHEIDop.publicationIssue">401580</meta:user-defined>
    <meta:user-defined meta:name="OVERHEIDop.GmbID/DC.identifier">gmb-2026-401580</meta:user-defined>
    <meta:user-defined meta:name="OVERHEIDop.versieInformatie"/>
  </office:meta>
</office:document-meta>
</file>