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bouwen van een carport aan de zijkant van de woning aan Juliana van Stolbergstraat 10, 5171 EA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Juliana van Stolbergstraat 10, 5171 EA Kaatsheuvel,</text:span> het aanbouwen van een carport aan de zijkant van de woning (0809Z2613151 ontvangen 20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5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3151</meta:user-defined>
    <dc:language>nl</dc:language>
    <meta:user-defined meta:name="OVERHEIDop.locatietype/OVERHEIDop.gebiedsmarkering">Punt</meta:user-defined>
    <meta:user-defined meta:name="DC.title">Aanvraag vergunning voor het aanbouwen van een carport aan de zijkant van de woning aan Juliana van Stolbergstraat 10, 5171 EA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72</meta:user-defined>
    <meta:user-defined meta:name="OVERHEIDop.GmbID/DC.identifier">gmb-2026-401572</meta:user-defined>
    <meta:user-defined meta:name="OVERHEIDop.versieInformatie"/>
  </office:meta>
</office:document-meta>
</file>