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erkstraat 402A 1017J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noveren en na-isoleren van het dak ten behoeve van het gebouw</text:p>
            <text:p text:style-name="common-al">Besluit: verleend</text:p>
            <text:p text:style-name="common-al">Besluit verzonden op: 20-08-2026</text:p>
            <text:p text:style-name="common-al">Zaakadres: Kerkstraat 402A 1017JC Amsterdam</text:p>
            <text:p text:style-name="common-al">Zaaknummer: Z2026-023533</text:p>
            <text:p text:style-name="common-al">DSO-nummer: 202605280094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3533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57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533</meta:user-defined>
    <meta:user-defined meta:name="DCTERMS.abstract">renoveren en na-isoleren van het dak ten behoeve van het 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erkstraat 402A 1017JC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70</meta:user-defined>
    <meta:user-defined meta:name="OVERHEIDop.GmbID/DC.identifier">gmb-2026-401570</meta:user-defined>
    <meta:user-defined meta:name="OVERHEIDop.versieInformatie"/>
  </office:meta>
</office:document-meta>
</file>