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- Holendrechterweg 52A, Ouderkerk aan de Am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aanleggen en het gebruiken van een gesloten bodemenergiesysteem.</text:p>
            <text:p text:style-name="common-al">Aanvrager: ARA Boringen B.V.</text:p>
            <text:p text:style-name="common-al">Zaaknummer: OD2026-0051046</text:p>
            <text:p text:style-name="common-al">DSO nummer: 2026081000437</text:p>
            <text:p text:style-name="common-al">Ontvangstdatum melding: 10-08-2026</text:p>
            <text:p text:style-name="common-al">Namens: Gemeente Ouder-Amstel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4015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uder-Amst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046</meta:user-defined>
    <meta:user-defined meta:name="DCTERMS.abstract">GB1406 Holendrechterweg 52A Oudekerk ad A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esloten bodemenergiesysteem- Holendrechterweg 52A, Ouderkerk aan de Amst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69</meta:user-defined>
    <meta:user-defined meta:name="OVERHEIDop.GmbID/DC.identifier">gmb-2026-401569</meta:user-defined>
    <meta:user-defined meta:name="OVERHEIDop.versieInformatie"/>
  </office:meta>
</office:document-meta>
</file>