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realiseren van een carport  Prins Alexanderlaan 107, 2912AK Nieuwerkerk aan den IJ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ugustus 2026 heeft de Omgevingsdienst Midden-Holland (ODMH) namens gemeente Zuidplas besloten om de beslistermijn van de aanvraag met kenmerk 2026-00015963 voor het realiseren van een carport  op de locatie Prins Alexanderlaan 107, 2912AK Nieuwerkerk aan den IJssel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40156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6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6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uidplas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5963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realiseren van een carport  Prins Alexanderlaan 107, 2912AK Nieuwerkerk aan den IJss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64</meta:user-defined>
    <meta:user-defined meta:name="OVERHEIDop.GmbID/DC.identifier">gmb-2026-401564</meta:user-defined>
    <meta:user-defined meta:name="OVERHEIDop.versieInformatie"/>
  </office:meta>
</office:document-meta>
</file>