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utaanweg 161 3196KC Vondelingenplaa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6-07-2026</text:span> een aanvraag voor een omgevingsvergunning, met kenmerk <text:span text:style-name="nadrukvet">Z2026-009266</text:span>/<text:span text:style-name="nadrukvet">2026070601726</text:span>, heeft ontvangen voor de Bouwactiviteit (omgevingsplan) en Bouwactiviteit (technisch). <text:span text:style-name="nadrukcur">(Grondslag: Omgevingswet, artikel 5.1)</text:span></text:p>
            <text:p text:style-name="common-al">De aanvraag betreft het plaatsen van een leidingbrug, 11 tanks (inpandig), diverse constructieve ondersteuningen en wijzigingen aan Loods 1 op de locatie Butaanweg 161 3196KC Vondelingenplaa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15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266</meta:user-defined>
    <meta:user-defined meta:name="DCTERMS.abstract">De aanvraag betreft het plaatsen van een leidingbrug, 11 tanks (inpandig), diverse constructieve ondersteuningen en wijzigingen aan Loods 1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utaanweg 161 3196KC Vondelingenplaat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61</meta:user-defined>
    <meta:user-defined meta:name="OVERHEIDop.GmbID/DC.identifier">gmb-2026-401561</meta:user-defined>
    <meta:user-defined meta:name="OVERHEIDop.versieInformatie"/>
  </office:meta>
</office:document-meta>
</file>