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loemstraat 48A 1016L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het glas in de kozijnen aan de voor- en achtergevel van het gebouw ten behoeve van de woning</text:p>
            <text:p text:style-name="common-al">Besluit: verleend</text:p>
            <text:p text:style-name="common-al">Besluit verzonden op: 20-08-2026</text:p>
            <text:p text:style-name="common-al">Zaakadres: Bloemstraat 48A 1016LD Amsterdam</text:p>
            <text:p text:style-name="common-al">Zaaknummer: Z2026-021164</text:p>
            <text:p text:style-name="common-al">DSO-nummer: 202605130081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1164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5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164</meta:user-defined>
    <meta:user-defined meta:name="DCTERMS.abstract">vervangen van het glas in de kozijnen aan de voor- en achtergevel van het gebouw ten behoev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loemstraat 48A 1016LD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52</meta:user-defined>
    <meta:user-defined meta:name="OVERHEIDop.GmbID/DC.identifier">gmb-2026-401552</meta:user-defined>
    <meta:user-defined meta:name="OVERHEIDop.versieInformatie"/>
  </office:meta>
</office:document-meta>
</file>