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standplaatsvergunning op privéterrein - 2 tot en met 11 oktober 2026- verkoop van paling, makreel, fruit en zuurstokken - Weurtseweg 154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26-08-2026</text:p>
            <text:p text:style-name="common-al">
            <text:span text:style-name="nadrukvet">Omschrijving: </text:span>Standplaatsvergunning op privéterrein (Weurtseweg 154 6541 BA  Nijmegen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94462</text:p>
            <text:p text:style-name="common-al">
            <text:span text:style-name="nadrukvet">Product: </text:span>Standplaatsvergunning op privéterrein</text:p>
            <text:p text:style-name="common-al">
            <text:span text:style-name="nadrukvet">Ontvangst: </text:span>24-07-2026</text:p>
            <text:p text:style-name="common-al">
            <text:span text:style-name="nadrukvet">Definitieve beschikking verzonden: </text:span>24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05-10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24 augustus 2026 tot en met 05 okto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94462/ba5ff9b3-7e08-4bf3-b4ed-89ca43ba1215.pdf" xlink:type="simple">https://besluitenapv.nijmegen.nl/ZD2600094462/ba5ff9b3-7e08-4bf3-b4ed-89ca43ba1215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40154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4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4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standplaatsvergunning op privéterrein - 2 tot en met 11 oktober 2026- verkoop van paling, makreel, fruit en zuurstokken - Weurtseweg 154 te Nijmeg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548</meta:user-defined>
    <meta:user-defined meta:name="OVERHEIDop.GmbID/DC.identifier">gmb-2026-401548</meta:user-defined>
    <meta:user-defined meta:name="OVERHEIDop.versieInformatie"/>
  </office:meta>
</office:document-meta>
</file>