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het organiseren van een Straatbarbecue op 26 september 2026, Parkweg 2-30, 8084GJ 't Ha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een besluit genomen op de aanvraag met zaaknummer Z2026-00001400 voor het organiseren van een Straatbarbecue op 26 september 2026 op locatie Parkweg 2 - 30, 8084GJ 't Harde. De vergunning is verleend.</text:p>
            <text:p text:style-name="common-al">
            <text:span text:style-name="nadrukvet">Bezwaar</text:span>
          </text:p>
            <text:p text:style-name="last-al">Tegen dit besluit kan bezwaar ingediend worden. Voor de procedure verwijzen wij u naar onze <text:a xlink:href="https://www.elburg.nl/Bestuur_en_organisatie/Bezwaar_beroep_en_klachten/Bezwaarschrift_indienen" xlink:type="simple">website 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40154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lbur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400</meta:user-defined>
    <meta:user-defined meta:name="DCTERMS.abstract">Betreft: Beschikking op aanvraag op locatie Parkweg 10, 8084GJ 't Har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op het organiseren van een Straatbarbecue op 26 september 2026, Parkweg 2-30, 8084GJ 't Hard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47</meta:user-defined>
    <meta:user-defined meta:name="OVERHEIDop.GmbID/DC.identifier">gmb-2026-401547</meta:user-defined>
    <meta:user-defined meta:name="OVERHEIDop.versieInformatie"/>
  </office:meta>
</office:document-meta>
</file>