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alkenswaard​, melding Besluit activiteiten leefomgeving, ​JF Kennedylaan 27 te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​ maakt bekend dat er een melding ingevolge het Besluit activiteiten leefomgeving (Bal) is ontvangen.</text:p>
            <text:p text:style-name="common-al">Bedrijf: Silt Milieu B.V. </text:p>
            <text:p text:style-name="common-al">Locatie: ​JF Kennedylaan 27 te Valkenswaard</text:p>
            <text:p text:style-name="common-al">Activiteit: MBA saneren van de bodem en MBA graven in bodem met een kwaliteit boven de interventiewaarde bodemkwaliteit</text:p>
            <text:p text:style-name="common-al">Voor: Het betreft een sanering door verwijderen verontreiniging tot terugsaneerwaarden wonen met siertuin (grondverontreiniging met zware metalen) en industrie (grondverontreiniging minerale olie).</text:p>
            <text:p text:style-name="common-al">Datum melding: 24 juli 2026 </text:p>
            <text:p text:style-name="common-al">DSO-verzoeknummer: 2026072400338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2525 gekoppeld. U dient bij correspondentie dit zaaknummer te vermelden. Indien u gebruik maakt van e-mail, dan verzoeken we u het zaaknummer in de onderwerpregel te plaatsen. De correspondentie middels e-mail dient u te richten aan vergunningen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40154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Valkenswaar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525</meta:user-defined>
    <dc:language>nl</dc:language>
    <meta:user-defined meta:name="OVERHEIDop.locatietype/OVERHEIDop.gebiedsmarkering">Adres</meta:user-defined>
    <meta:user-defined meta:name="DC.title">Gemeente Valkenswaard​, melding Besluit activiteiten leefomgeving, ​JF Kennedylaan 27 te Valkenswaar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46</meta:user-defined>
    <meta:user-defined meta:name="OVERHEIDop.GmbID/DC.identifier">gmb-2026-401546</meta:user-defined>
    <meta:user-defined meta:name="OVERHEIDop.versieInformatie"/>
  </office:meta>
</office:document-meta>
</file>