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nieuwe elektriciteitskabel en mantelbuis op de locatie Laan van Kopenhagen e.o. te Dordrecht zaaknummer 900369897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aanleggen van een nieuwe elektriciteitskabel en mantelbuis op de locatie Laan van Kopenhagen e.o.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6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15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leggen van een nieuwe elektriciteitskabel en mantelbuis op de locatie Laan van Kopenhagen e.o. te Dordrecht zaaknummer 9003698976</meta:user-defined>
    <meta:user-defined meta:name="DCTERMS.W3CDTF/DCTERMS.available">2026-08-26</meta:user-defined>
    <meta:user-defined meta:name="DCTERMS.W3CDTF/OVERHEIDop.jaargang">2026</meta:user-defined>
    <meta:user-defined meta:name="OVERHEIDop.publicationIssue">401534</meta:user-defined>
    <meta:user-defined meta:name="OVERHEIDop.GmbID/DC.identifier">gmb-2026-401534</meta:user-defined>
    <meta:user-defined meta:name="OVERHEIDop.versieInformatie"/>
  </office:meta>
</office:document-meta>
</file>