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orte Leidsedwarsstraat 47 1017P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naïsoleren van het dak en het vervangen van de dakramen ten behoeve van de horeca</text:p>
            <text:p text:style-name="common-al">Besluit: verleend</text:p>
            <text:p text:style-name="common-al">Besluit verzonden op: 20-08-2026</text:p>
            <text:p text:style-name="common-al">Zaakadres: Korte Leidsedwarsstraat 47 1017PW Amsterdam</text:p>
            <text:p text:style-name="common-al">Zaaknummer: Z2026-019385</text:p>
            <text:p text:style-name="common-al">DSO-nummer: 202604300159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9385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53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3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385</meta:user-defined>
    <meta:user-defined meta:name="DCTERMS.abstract">naïsoleren van het dak en het vervangen van de dakramen ten behoeve van de horeca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orte Leidsedwarsstraat 47 1017PW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31</meta:user-defined>
    <meta:user-defined meta:name="OVERHEIDop.GmbID/DC.identifier">gmb-2026-401531</meta:user-defined>
    <meta:user-defined meta:name="OVERHEIDop.versieInformatie"/>
  </office:meta>
</office:document-meta>
</file>