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Nabij Spinaker 1, 1231HA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4 augustus 2026 een aanvraag omgevingsvergunning ontvangen voor het plaatsen van een bouwbord voor een termijn van 2 jaar op Nabij Spinaker 1, 1231HA Loosdrecht. De aanvraag is geregistreerd onder zaaknummer Z2026-00000839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39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15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39</meta:user-defined>
    <meta:user-defined meta:name="DCTERMS.abstract">Betreft: Aanvraag op locatie Nabij Spinaker 1, 1231HA Loosdrecht startdatum: 4 augustus 2026</meta:user-defined>
    <dc:language>nl</dc:language>
    <meta:user-defined meta:name="OVERHEIDop.locatietype/OVERHEIDop.gebiedsmarkering">Vlak</meta:user-defined>
    <meta:user-defined meta:name="DC.title">Kennisgeving ontvangst aanvraag omgevingsvergunning, Nabij Spinaker 1, 1231HA Loosdrec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30</meta:user-defined>
    <meta:user-defined meta:name="OVERHEIDop.GmbID/DC.identifier">gmb-2026-401530</meta:user-defined>
    <meta:user-defined meta:name="OVERHEIDop.versieInformatie"/>
  </office:meta>
</office:document-meta>
</file>