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Poortdijkstraat 15, 4318AL Brouwershaven    - het renoveren van een dak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renoveren van een dakZaaknummer: 1727967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40152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2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2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8376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Poortdijkstraat 15, 4318AL Brouwershaven    - het renoveren van een dakAanvraa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23</meta:user-defined>
    <meta:user-defined meta:name="OVERHEIDop.GmbID/DC.identifier">gmb-2026-401523</meta:user-defined>
    <meta:user-defined meta:name="OVERHEIDop.versieInformatie"/>
  </office:meta>
</office:document-meta>
</file>