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kappen van vijf bomen - Borchmolendijk 31, 5492AJ Sint-Oeden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9 juli 2026 ingediende aanvraag om een omgevingsvergunning (met kenmerk OW-2026-3330) voor het kappen van vijf bomen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4015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6-3330</meta:user-defined>
    <meta:user-defined meta:name="DCTERMS.abstract">Gemeente Meierijstad – Ingetrokken aanvraag - omgevingsvergunning - kappen van vijf bomen - Borchmolendijk 31, 5492AJ Sint-Oedenrode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kappen van vijf bomen - Borchmolendijk 31, 5492AJ Sint-Oedenro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21</meta:user-defined>
    <meta:user-defined meta:name="OVERHEIDop.GmbID/DC.identifier">gmb-2026-401521</meta:user-defined>
    <meta:user-defined meta:name="OVERHEIDop.versieInformatie"/>
  </office:meta>
</office:document-meta>
</file>