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Plantenoord 324, 2544 KV 's-Gravenhage, Plantenoord 304, 2544 KV 's-Gravenhage, Plantenoord 278, 2544 KV 's-Gravenhage, Plantenoord 282, 2544 KV 's-Gravenhage, Plantenoord 284, 2544 KV '</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de panden Plantenoord 278 tm 324</text:span>
          </text:p>
            <text:p text:style-name="common-al">
            <text:span text:style-name="nadrukvet">
              <text:span text:style-name="nadrukcur"/>
            </text:span>
          </text:p>
            <text:p text:style-name="common-al">
            <text:span text:style-name="nadrukvet">
              <text:span text:style-name="nadrukcur">Ons kenmerk: </text:span>
            </text:span>VTH2026-67537</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Plantenoord 324, 2544 KV 's-Gravenhage, Plantenoord 304, 2544 KV 's-Gravenhage, Plantenoord 278, 2544 KV 's-Gravenhage, Plantenoord 282, 2544 KV 's-Gravenhage, Plantenoord 284, 2544 KV 's-Gravenhage, Plantenoord 286, 2544 KV 's-Gravenhage, Plantenoord 290, 2544 KV 's-Gravenhage, Plantenoord 294, 2544 KV 's-Gravenhage, Plantenoord 296, 2544 KV 's-Gravenhage, Plantenoord 300, 2544 KV 's-Gravenhage, Plantenoord 302, 2544 KV 's-Gravenhage, Plantenoord 306, 2544 KV 's-Gravenhage, Plantenoord 310, 2544 KV 's-Gravenhage, Plantenoord 312, 2544 KV 's-Gravenhage, Plantenoord 314, 2544 KV 's-Gravenhage, Plantenoord 318, 2544 KV 's-Gravenhage, Plantenoord 322, 2544 KV 's-Gravenhage, Plantenoord 288, 2544 KV 's-Gravenhage, Plantenoord 292, 2544 KV 's-Gravenhage, Plantenoord 320, 2544 KV 's-Gravenhage, Plantenoord 308, 2544 KV 's-Gravenhage</text:p>
            <text:p text:style-name="common-al">
            
          </text:p>
            <text:p text:style-name="common-al">
            <text:span text:style-name="nadrukvet">
              <text:span text:style-name="nadrukcur">Ontvangstdatum aanvraag:</text:span>
            </text:span>
          </text:p>
            <text:p text:style-name="common-al">24-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151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1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1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7537</meta:user-defined>
    <meta:user-defined meta:name="DCTERMS.abstract">het verwijderen van asbesthoudende materialen uit de panden Plantenoord 278 tot en met 324</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Meldingen - , Plantenoord 324, 2544 KV 's-Gravenhage, Plantenoord 304, 2544 KV 's-Gravenhage, Plantenoord 278, 2544 KV 's-Gravenhage, Plantenoord 282, 2544 KV 's-Gravenhage, Plantenoord 284, 2544 KV '</meta:user-defined>
    <meta:user-defined meta:name="DCTERMS.W3CDTF/DCTERMS.available">2026-08-26</meta:user-defined>
    <meta:user-defined meta:name="DCTERMS.W3CDTF/OVERHEIDop.jaargang">2026</meta:user-defined>
    <meta:user-defined meta:name="OVERHEIDop.publicationIssue">401515</meta:user-defined>
    <meta:user-defined meta:name="OVERHEIDop.GmbID/DC.identifier">gmb-2026-401515</meta:user-defined>
    <meta:user-defined meta:name="OVERHEIDop.versieInformatie"/>
  </office:meta>
</office:document-meta>
</file>