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enriëtte Bosmansstraat 38 1077XJ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dakkapel in het voordakvlak</text:p>
            <text:p text:style-name="common-al">Zaakadres: Henriëtte Bosmansstraat 38 1077XJ Amsterdam</text:p>
            <text:p text:style-name="common-al">Datum ontvangst: 17-08-2026</text:p>
            <text:p text:style-name="common-al">Zaaknummer: Z2026-036322</text:p>
            <text:p text:style-name="common-al">DSO-nummer: 2026081700026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150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0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0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6322</meta:user-defined>
    <meta:user-defined meta:name="DCTERMS.abstract">plaatsen van een dakkapel in het voordakvla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Henriëtte Bosmansstraat 38 1077XJ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505</meta:user-defined>
    <meta:user-defined meta:name="OVERHEIDop.GmbID/DC.identifier">gmb-2026-401505</meta:user-defined>
    <meta:user-defined meta:name="OVERHEIDop.versieInformatie"/>
  </office:meta>
</office:document-meta>
</file>