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3, 4 en 5 september 2026 - tijdens Cinema at the Beach - Lentse Plas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Ontheffing art.35 Alcoholwet (Lentse Plas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430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2-08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430/44fab173-e197-42a8-a92c-3ecbca003b68.pdf" xlink:type="simple">https://besluitenapv.nijmegen.nl/ZD2600101430/44fab173-e197-42a8-a92c-3ecbca003b6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5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3, 4 en 5 september 2026 - tijdens Cinema at the Beach - Lentse Plas te Len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02</meta:user-defined>
    <meta:user-defined meta:name="OVERHEIDop.GmbID/DC.identifier">gmb-2026-401502</meta:user-defined>
    <meta:user-defined meta:name="OVERHEIDop.versieInformatie"/>
  </office:meta>
</office:document-meta>
</file>