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ontheffing art.35 alcoholwet - 27 augustus 2026 - tijdens het HAN Intro Festival - Stadionplein 1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26-08-2026</text:p>
            <text:p text:style-name="common-al">
            <text:span text:style-name="nadrukvet">Omschrijving: </text:span>Ontheffing art.35 Alcoholwet (Stadionplein 1 6532 AJ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3252</text:p>
            <text:p text:style-name="common-al">
            <text:span text:style-name="nadrukvet">Product: </text:span>Ontheffing art.35 Alcoholwet</text:p>
            <text:p text:style-name="common-al">
            <text:span text:style-name="nadrukvet">Ontvangst: </text:span>29-06-2026</text:p>
            <text:p text:style-name="common-al">
            <text:span text:style-name="nadrukvet">Definitieve beschikking verzonden: </text:span>24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05-10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24 augustus 2026 tot en met 05 okto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3252/68fdb3c2-05dd-4321-abfb-3fe56b25a28d.pdf" xlink:type="simple">https://besluitenapv.nijmegen.nl/ZD2600083252/68fdb3c2-05dd-4321-abfb-3fe56b25a28d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40150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0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0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ontheffing art.35 alcoholwet - 27 augustus 2026 - tijdens het HAN Intro Festival - Stadionplein 1 te Nijmeg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01</meta:user-defined>
    <meta:user-defined meta:name="OVERHEIDop.GmbID/DC.identifier">gmb-2026-401501</meta:user-defined>
    <meta:user-defined meta:name="OVERHEIDop.versieInformatie"/>
  </office:meta>
</office:document-meta>
</file>