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leine-Gartmanplantsoen 7-1 1017RP Amsterdam, Korte Leidsedwarsstraat 32 1017R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naïsoleren van het dak en het vervangen van de dakkapellen ten behoeve van de horeca</text:p>
            <text:p text:style-name="common-al">Besluit: verleend</text:p>
            <text:p text:style-name="common-al">Besluit verzonden op: 20-08-2026</text:p>
            <text:p text:style-name="common-al">Zaakadres: Kleine-Gartmanplantsoen 7-1 1017RP Amsterdam, Korte Leidsedwarsstraat 32 1017RC Amsterdam</text:p>
            <text:p text:style-name="common-al">Zaaknummer: Z2026-019384</text:p>
            <text:p text:style-name="common-al">DSO-nummer: 202604300158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9384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4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384</meta:user-defined>
    <meta:user-defined meta:name="DCTERMS.abstract">naïsoleren van het dak en het vervangen van de dakkapellen ten behoeve van de horeca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Kleine-Gartmanplantsoen 7-1 1017RP Amsterdam, Korte Leidsedwarsstraat 32 1017RC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97</meta:user-defined>
    <meta:user-defined meta:name="OVERHEIDop.GmbID/DC.identifier">gmb-2026-401497</meta:user-defined>
    <meta:user-defined meta:name="OVERHEIDop.versieInformatie"/>
  </office:meta>
</office:document-meta>
</file>