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koopwoning niet zelf gebruiken - opkoopbescherming, Stalpaert van der Wielenstraat 2-BS, 3521TH Utrecht, GU-Z2026-00647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Stalpaert van der Wielenstraat 2-BS, 3521TH Utrecht</text:p>
            <text:p text:style-name="common-al">GU-Z2026-0064737</text:p>
            <text:p text:style-name="common-al">koopwoning niet zelf gebruiken - opkoopbescherm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4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64737</meta:user-defined>
    <meta:user-defined meta:name="DCTERMS.abstract">Verleende vergunning voor koopwoning niet zelf gebruiken - opkoopbescherming, Stalpaert van der Wielenstraat 2-BS, 3521TH Utrecht, GU-Z2026-0064737</meta:user-defined>
    <dc:language>nl</dc:language>
    <meta:user-defined meta:name="OVERHEIDop.locatietype/OVERHEIDop.gebiedsmarkering">Punt</meta:user-defined>
    <meta:user-defined meta:name="DC.title">Verleende vergunning voor koopwoning niet zelf gebruiken - opkoopbescherming, Stalpaert van der Wielenstraat 2-BS, 3521TH Utrecht, GU-Z2026-0064737</meta:user-defined>
    <meta:user-defined meta:name="OVERHEIDop.datumEindeReactietermijn">2026-10-05</meta:user-defined>
    <meta:user-defined meta:name="OVERHEIDop.terinzageleggingBG">https://jeleefomgeving.nl/inzien/002220647/85c08af0-392a-4fcf-8232-f783232a2ef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96</meta:user-defined>
    <meta:user-defined meta:name="OVERHEIDop.GmbID/DC.identifier">gmb-2026-401496</meta:user-defined>
    <meta:user-defined meta:name="OVERHEIDop.versieInformatie"/>
  </office:meta>
</office:document-meta>
</file>