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omgevingsvergunning (regulier), Nassaustraat 1 te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</text:p>
            <text:p text:style-name="common-al">Het college van burgemeester en wethouders maakt bekend dat op 24 augustus 2026 de omgevingsvergunning met een reguliere voorbereidingsprocedure voor het plaatsen van 3 ramen in de gevel bijgebouw is ingetrokken. </text:p>
            <text:p text:style-name="common-al">Ons kenmerk: 104445</text:p>
            <text:p text:style-name="tussenkopcur">Locatie(s)</text:p>
            <text:p text:style-name="common-al">Nassaustraat 1, 5583 BN Waalre</text:p>
            <text:p text:style-name="tussenkopcur">Inzage</text:p>
            <text:p text:style-name="last-al">Deze mededeling is ter informatie. Er geldt geen formele procedure om een zienswijze, bezwaar of beroep in te dienen en om een voorlopige voorziening te vra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4014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 104445</meta:user-defined>
    <dc:language>nl</dc:language>
    <meta:user-defined meta:name="OVERHEIDop.locatietype/OVERHEIDop.gebiedsmarkering">Adres</meta:user-defined>
    <meta:user-defined meta:name="DC.title">Intrekken omgevingsvergunning (regulier), Nassaustraat 1 te Waalr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493</meta:user-defined>
    <meta:user-defined meta:name="OVERHEIDop.GmbID/DC.identifier">gmb-2026-401493</meta:user-defined>
    <meta:user-defined meta:name="OVERHEIDop.versieInformatie"/>
  </office:meta>
</office:document-meta>
</file>