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en voorrangsregeling Enterweg te Markelo</text:p>
      <text:section text:name="regeling_id1-3-2" text:style-name="regeling">
        <text:section text:name="aanhef_id1-3-2-1" text:style-name="aanhef">
          <text:section text:name="considerans_id1-3-2-1-1" text:style-name="considerans">
            <text:p text:style-name="tussenkopcur"/>
            <text:p text:style-name="considerans.al">
            <text:span text:style-name="nadrukvet">Aanleiding </text:span>
          </text:p>
            <text:p text:style-name="considerans.al">Eind 2025 is de gemeente Wierden begonnen met de herinrichting van de Goorseweg in Enter. De gemeente Wierden heeft fietssuggestiestroken aangebracht en de voorrang op de kruisingen gewijzigd. Dit wegvak sluit aan op het wegvak van de Enterweg/Enterstraat Hof van Twente. Hier is overleg over gevoerd en om de verkeersveiligheid te verbeteren en om een eenduidig wegbeeld te creëren zal de inrichting van de weg op elkaar worden afgestemd. Daarom zal op de Enterweg de voorrangsregeling worden opgeheven. In de huidige situatie moeten bestuurders op de zijwegen van de Enterweg voorrang verlenen aan bestuurders op de Enterwegweg. Volgens de landelijke ontwerpprincipes van Duurzaam Veilig is de voorrang op kruispunten tussen erftoegangswegen (60 km/u) gelijkwaardig, waarmee alert en voorzichtig rijgedrag wordt gestimuleerd. Als onderdeel van de herinrichting wordt de aanduiding van de Enterweg als voorrangsweg daarom opgeheven. <text:span text:style-name="nadrukvet"/></text:p>
            <text:p text:style-name="considerans.al">
            <text:span text:style-name="nadrukvet">Juridische achtergrond </text:span>
          </text:p>
            <text:p text:style-name="considerans.al">Op grond van artikel 15, eerste lid van de Wegenverkeerswet 1994 moet een verkeersbesluit worden genomen voor de plaatsing van de in artikel 12 van het Besluit Administratieve Bepalingen inzake het Wegverkeer genoemde verkeerstekens alsmede voor onderborden voor zover daardoor een gebod of verbod ontstaat of wordt gewijzigd. Burgemeester en Wethouders zijn volgens artikel 18, lid 1d, van de Wegenverkeerswet 1994 (WVW) bevoegd om verkeersbesluiten te nemen, te wijzigen en in te trekken. De wegen waarover in dit besluit wordt besloten, zijn in beheer bij de gemeente Hof van Twente. </text:p>
            <text:p text:style-name="considerans.al">
            <text:span text:style-name="nadrukvet">Overwegingen</text:span>
          </text:p>
            <text:p text:style-name="considerans.al">
            <text:span text:style-name="nadrukcur">Beschrijving van het gebied, weg of straat</text:span>.</text:p>
            <text:p text:style-name="considerans.al">De Enterweg is gelegen buiten de kom van Goor. Deze weg is gecategoriseerd en ingericht als erftoegangsweg.</text:p>
            <text:p text:style-name="considerans.al">
            <text:span text:style-name="nadrukcur">Beschrijving van de functie of het beoogd functioneren</text:span>
          </text:p>
            <text:p text:style-name="considerans.al">De Enterweg is gecategoriseerd als erftoegangsweg. Dit betekent dat hier de woon-/verblijfsfunctie centraal staat. </text:p>
            <text:p text:style-name="considerans.al">
            <text:span text:style-name="nadrukcur">Gewenste maatregelen</text:span>
          </text:p>
            <text:p text:style-name="considerans.al"> De voorrangssituatie op de kruispunten van de Enterweg worden aangepast. In de huidige situatie moeten bestuurders op de zijwegen van de Enterweg voorrang verlenen aan bestuurders op de Enterweg. Volgens de landelijke ontwerpprincipes van Duurzaam Veilig is de voorrang op kruispunten tussen erftoegangswegen (60 km/u) gelijkwaardig, wat inhoudt dat bestuurders voorrang moeten verlenen aan bestuurders van rechts. Dit stimuleert bestuurders tot alert en voorzichtig rijgedrag, wat bijdraagt aan lagere snelheden. Daarom wordt de aanduiding van de Enterweg als voorrangsweg opgeheven. Dit wordt gerealiseerd door het verwijderen van borden B1, B2 en B6 van bijlage 1 van het RVV 1990, evenals het verwijderen van de ondersteunende haaientanden. De voorrangsregelingen op de onverharde zijweg Breddendijk, aangeduid met bord B6 en wordt ondersteund door haaientanden van bijlage 1 van het RVV 1990, blijft in stand. Dit ondersteunt de verkeersregel dat bestuurders op een onverharde weg voorrang moeten verlenen aan bestuurders op een verharde weg, zoals opgenomen in artikel 15 van het RVV 1990.</text:p>
            <text:p text:style-name="considerans.al">
            <text:span text:style-name="nadrukcur">Algemene overwegingen ·</text:span>
          </text:p>
            <text:p text:style-name="considerans.al"> Dit verkeersbesluit wordt genomen vanuit het oogpunt het verzekeren van de veiligheid op de weg (artikel 2 van de WVW 1994 lid 1, onderdeel a en c), <text:span text:style-name="nadrukvet">a</text:span>. het verzekeren van de veiligheid op de weg;<text:span text:style-name="nadrukvet">c.</text:span> het in stand houden van de weg en het waarborgen van de bruikbaarheid daarvan; <text:span text:style-name="nadrukvet"/></text:p>
            <text:p text:style-name="considerans.al">
            <text:span text:style-name="nadrukvet">Adviezen </text:span>
          </text:p>
            <text:p text:style-name="considerans.al">Op grond van artikel 24 van het Besluit Administratieve Bepalingen inzake het Wegverkeer (BABW) heeft overleg plaatsgevonden met de verkeersadviseur van politie-eenheid Oost Nederland, district Twente. Door de verkeersadviseur is een positief advies gegeven over het verkeersbesluit. <text:span text:style-name="nadrukvet"/></text:p>
            <text:p text:style-name="considerans.al">
            <text:span text:style-name="nadrukvet">Bezwaar </text:span>
          </text:p>
            <text:p text:style-name="considerans.al">Binnen zes weken nadat dit besluit bekend is gemaakt kunnen belanghebbenden op grond van de Algemene wet bestuursrecht schriftelijk bezwaar maken bij de het college van burgemeester en wethouders van de gemeente Hof van Twente, Postbus 54, 7470 AB te Goor. <text:span text:style-name="nadrukvet"/></text:p>
            <text:p text:style-name="considerans.al">
            <text:span text:style-name="nadrukvet">Publicatie </text:span>
          </text:p>
            <text:p text:style-name="considerans.al">Dit besluit wordt op de gebruikelijke wijze gepubliceerd in het huis-aan-huisblad het Hofweekblad en op de site <text:a xlink:href="https://www.officielebekendmakingen.nl/staatscourant" xlink:type="simple">https://www.officielebekendmakingen.nl/staatscourant</text:a>]</text:p>
            <text:p text:style-name="considerans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De voorrangsregeling op de Enterweg/Enterstraat op te heffen door het verwijderen van bord B1, B2 en B6 van bijlage 1 van het RVV 1990 en het verwijderen van de ondersteunende haaientanden op de volgende kruisingen;</text:p>
            <text:p text:style-name="common-al">a) Enterweg – Kolhoopsdijk;</text:p>
            <text:p text:style-name="common-al">b) Enterweg – Plasdijk;</text:p>
            <text:p text:style-name="common-al">c) Enterweg – Breddendijk .</text:p>
            <text:p text:style-name="last-al">m.u.v. aansluiting zandweg; Een en ander volgens de in de bijlage opgenomen tekening.</text:p>
            <text:p text:style-name="tekst_bottom"/>
          </text:section>
        </text:section>
        <text:section text:name="regeling-sluiting_id1-3-2-3" text:style-name="regeling-sluiting">
          <text:section text:name="gegeven_id1-3-2-3-1" text:style-name="gegeven">
            <text:p text:style-name="dagtekening">
            <text:span text:style-name="plaats">Goor, 26 augustus 2026</text:span>
            <text:span text:style-name="datum"/>
          </text:p>
          </text:section>
          <text:section text:name="ondertekening_id1-3-2-3-2">
            <text:p><text:span text:style-name="deze">Namens Burgemeester en wethouders van Hof van Twente, </text:span></text:p>
            <text:p><text:span text:style-name="ondertekening_naam">
            <text:span text:style-name="voornaam">RJ. Koetsier</text:span>
            <text:span text:style-name="achternaam"/>
          </text:span></text:p>
            <text:p><text:span text:style-name="functie">Medewerker Verkeer en Vervo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14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f van Twente</meta:user-defined>
    <meta:user-defined meta:name="OVERHEID.Gemeente/OVERHEID.authority">Hof van Twente</meta:user-defined>
    <meta:user-defined meta:name="OVERHEID.Informatietype/DC.type">officiële publicatie</meta:user-defined>
    <meta:user-defined meta:name="OVERHEIDop.Rubriek/DC.type">verkeersbesluit of -mededeling</meta:user-defined>
    <meta:user-defined meta:name="OVERHEID.Gemeente/DCTERMS.publisher">Hof van Twent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of van Twente - Wijzigen voorrangsregeling  - Enterweg Markelo</meta:user-defined>
    <meta:user-defined meta:name="OVERHEIDvb.Wegcategorie/OVERHEIDvb.wegcategorie">Erftoegangsweg buiten de bebouwde kom</meta:user-defined>
    <meta:user-defined meta:name="OVERHEIDvb.Weggebruiker/OVERHEIDvb.weggebruiker">bestuurders van een ongelede vrachtwagen of ongelede autobus</meta:user-defined>
    <meta:user-defined meta:name="OVERHEIDop.verkeersbordcode">B1</meta:user-defined>
    <meta:user-defined meta:name="OVERHEIDop.verkeersbordcode">B2</meta:user-defined>
    <meta:user-defined meta:name="OVERHEIDop.verkeersbordcode">B6</meta:user-defined>
    <dc:language>nl</dc:language>
    <meta:user-defined meta:name="OVERHEIDop.locatietype/OVERHEIDop.gebiedsmarkering">Punt</meta:user-defined>
    <meta:user-defined meta:name="DC.title">Wijzigen voorrangsregeling Enterweg te Markelo</meta:user-defined>
    <meta:user-defined meta:name="DCTERMS.W3CDTF/DCTERMS.available">2026-08-26</meta:user-defined>
    <meta:user-defined meta:name="OVERHEIDop.externeBijlage">bijlage 1|exb-2026-30044</meta:user-defined>
    <meta:user-defined meta:name="DCTERMS.W3CDTF/OVERHEIDop.jaargang">2026</meta:user-defined>
    <meta:user-defined meta:name="OVERHEIDop.publicationIssue">401485</meta:user-defined>
    <meta:user-defined meta:name="OVERHEIDop.GmbID/DC.identifier">gmb-2026-401485</meta:user-defined>
    <meta:user-defined meta:name="OVERHEIDop.versieInformatie"/>
  </office:meta>
</office:document-meta>
</file>