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nheze – Meldingen Besluit activiteiten leefomgeving (Bal) – Perceel HWK02-E-184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ernheze delen mee dat zij de volgende meldingen hebben ontvangen: </text:p>
            <text:p text:style-name="common-al">Voor:  Opslaan van diesel in bovengrondse opslagtank </text:p>
            <text:p text:style-name="common-al">Locatie: Perceel HWK02-E-1846, Heeswijk-Dinther</text:p>
            <text:p text:style-name="common-al">DSO-kenmerk: 2026060402102</text:p>
            <text:p text:style-name="common-al">Zaaknummer:  Z/507050</text:p>
            <text:p text:style-name="common-al">Datum ontvangen:  04-06-2026</text:p>
            <text:p text:style-name="common-al">Voor:  Kleinschalig tanken </text:p>
            <text:p text:style-name="common-al">Locatie: Perceel HWK02-E-1846, Heeswijk-Dinther</text:p>
            <text:p text:style-name="common-al">DSO-kenmerk: 2026060402135</text:p>
            <text:p text:style-name="common-al">Zaaknummer:  Z/507052</text:p>
            <text:p text:style-name="common-al">Datum ontvangen:  04-06-2026</text:p>
            <text:p text:style-name="common-al">Tegen deze meldingen kan geen bezwaar worden gemaakt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40148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7050</meta:user-defined>
    <dc:language>nl</dc:language>
    <meta:user-defined meta:name="OVERHEIDop.locatietype/OVERHEIDop.gebiedsmarkering">Perceel</meta:user-defined>
    <meta:user-defined meta:name="DC.title">Gemeente Bernheze – Meldingen Besluit activiteiten leefomgeving (Bal) – Perceel HWK02-E-184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84</meta:user-defined>
    <meta:user-defined meta:name="OVERHEIDop.GmbID/DC.identifier">gmb-2026-401484</meta:user-defined>
    <meta:user-defined meta:name="OVERHEIDop.versieInformatie"/>
  </office:meta>
</office:document-meta>
</file>