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acanalaan 54 1060R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opbouw op de bestaande woning.</text:p>
            <text:p text:style-name="common-al">Zaakadres: Pracanalaan 54 1060RC Amsterdam</text:p>
            <text:p text:style-name="common-al">Datum ontvangst: 10-07-2026</text:p>
            <text:p text:style-name="common-al">Zaaknummer: Z2026-030600</text:p>
            <text:p text:style-name="common-al">DSO-nummer: 202607100053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47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7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7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600</meta:user-defined>
    <meta:user-defined meta:name="DCTERMS.abstract">Realiseren van een dakopbouw op de bestaande woning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racanalaan 54 1060RC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79</meta:user-defined>
    <meta:user-defined meta:name="OVERHEIDop.GmbID/DC.identifier">gmb-2026-401479</meta:user-defined>
    <meta:user-defined meta:name="OVERHEIDop.versieInformatie"/>
  </office:meta>
</office:document-meta>
</file>