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aankondiging Omgevingsplanwijziging De Lichtenburg 2a, Daler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laat het Omgevingsplan wijzigen voor de De Lichtenburg 2a, Dalerveen, kadastraal bekend gemeente Dalen, sectie L, nummers 720, 1029 en 1030. Dit plan maakt het uitbreiden van de bedrijfsactiviteiten van het loon- en landbouwmechanisatiebedrijf planologisch mogelijk. </text:p>
            <text:p text:style-name="common-al"/>
            <text:p text:style-name="common-al">U kunt op dit moment nog geen stukken inzien, een reactie geven of in beroep gaan. Binnenkort legt het college een ontwerp omgevingsplan ter inzage. Dit wordt bekend gemaakt in het gemeenteblad. De wijze van participatie is in dit stadium nog niet verder uitgewerkt. In de periode dat het plan ter inzage ligt kunt u reageren op de planvorming. </text:p>
            <text:p text:style-name="common-al"/>
            <text:p text:style-name="common-al">Zaak 3985-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14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Coevorden</meta:user-defined>
    <meta:user-defined meta:name="OVERHEIDop.Rubriek/DC.type">omgevingsmeld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referentienummer">3985-2026</meta:user-defined>
    <meta:user-defined meta:name="DCTERMS.abstract">Vooraankondiging Omgevingsplanwijziging De Lichtenburg 2a, Dalerveen</meta:user-defined>
    <dc:language>nl</dc:language>
    <meta:user-defined meta:name="OVERHEIDop.locatietype/OVERHEIDop.gebiedsmarkering">Adres</meta:user-defined>
    <meta:user-defined meta:name="DC.title">Vooraankondiging Omgevingsplanwijziging De Lichtenburg 2a, Dalerveen</meta:user-defined>
    <meta:user-defined meta:name="DCTERMS.W3CDTF/DCTERMS.available">2026-08-26</meta:user-defined>
    <meta:user-defined meta:name="DCTERMS.W3CDTF/OVERHEIDop.jaargang">2026</meta:user-defined>
    <meta:user-defined meta:name="OVERHEIDop.publicationIssue">401476</meta:user-defined>
    <meta:user-defined meta:name="OVERHEIDop.GmbID/DC.identifier">gmb-2026-401476</meta:user-defined>
    <meta:user-defined meta:name="OVERHEIDop.versieInformatie"/>
  </office:meta>
</office:document-meta>
</file>