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BRUIK OPENBARE WEG – NIEUWSTRAAT 12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p text:style-name="tussenkopcur">- Nieuwstraat 12, 5261 VH Vught, container plaatsen van 18-9-2026 t/m 16-10-2026, Z26-311781</text:p>
            <text:p text:style-name="al"/>
            <text:p text:style-name="tussenkopcur">De ontheffing is verzonden op 24 augustus 2026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14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GEBRUIK OPENBARE WEG – NIEUWSTRAAT 12,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65</meta:user-defined>
    <meta:user-defined meta:name="OVERHEIDop.GmbID/DC.identifier">gmb-2026-401465</meta:user-defined>
    <meta:user-defined meta:name="OVERHEIDop.versieInformatie"/>
  </office:meta>
</office:document-meta>
</file>